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line-height="115%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P2" style:parent-style-name="Standard" style:family="paragraph">
      <style:paragraph-properties fo:text-align="justify" fo:line-height="115%"/>
    </style:style>
    <style:style style:name="T3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T4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P5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font-weight="bold" style:font-weight-asian="bold" fo:language="ru" fo:country="RU"/>
    </style:style>
    <style:style style:name="P6" style:parent-style-name="Standard" style:family="paragraph">
      <style:paragraph-properties fo:text-align="justify" fo:line-height="115%"/>
    </style:style>
    <style:style style:name="T7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T8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9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T10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1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T1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3" style:parent-style-name="Standard" style:family="paragraph">
      <style:paragraph-properties fo:text-align="justify" fo:line-height="115%"/>
    </style:style>
    <style:style style:name="T14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P15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16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17" style:parent-style-name="Standard" style:family="paragraph">
      <style:paragraph-properties fo:text-align="center" fo:line-height="115%"/>
    </style:style>
    <style:style style:name="T18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language="ru" fo:country="RU"/>
    </style:style>
    <style:style style:name="T19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text-underline-type="single" style:text-underline-style="solid" style:text-underline-width="auto" style:text-underline-mode="continuous" fo:language="ru" fo:country="RU"/>
    </style:style>
    <style:style style:name="P20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21" style:parent-style-name="Standard" style:family="paragraph">
      <style:paragraph-properties fo:text-align="center" fo:line-height="115%"/>
    </style:style>
    <style:style style:name="T22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language="ru" fo:country="RU"/>
    </style:style>
    <style:style style:name="T2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text-underline-type="single" style:text-underline-style="solid" style:text-underline-width="auto" style:text-underline-mode="continuous" fo:language="ru" fo:country="RU"/>
    </style:style>
    <style:style style:name="P24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25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26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27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28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29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30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31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32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33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34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35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36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37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38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39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40" style:parent-style-name="Standard" style:family="paragraph">
      <style:paragraph-properties fo:text-align="end" fo:line-height="115%"/>
      <style:text-properties style:font-name="Times New Roman" style:font-name-asian="Times New Roman" style:font-name-complex="Times New Roman" fo:font-size="10pt" style:font-size-asian="10pt" style:font-size-complex="10pt" fo:language="ru" fo:country="RU"/>
    </style:style>
    <style:style style:name="P41" style:parent-style-name="Standard" style:family="paragraph">
      <style:paragraph-properties fo:text-align="end" fo:line-height="115%"/>
      <style:text-properties style:font-name="Times New Roman" style:font-name-asian="Times New Roman" style:font-name-complex="Times New Roman" fo:font-size="10pt" style:font-size-asian="10pt" style:font-size-complex="10pt" fo:language="ru" fo:country="RU"/>
    </style:style>
    <style:style style:name="P42" style:parent-style-name="Standard" style:family="paragraph">
      <style:paragraph-properties fo:text-align="end" fo:line-height="115%"/>
      <style:text-properties style:font-name="Times New Roman" style:font-name-asian="Times New Roman" style:font-name-complex="Times New Roman" fo:font-size="10pt" style:font-size-asian="10pt" style:font-size-complex="10pt" fo:language="ru" fo:country="RU"/>
    </style:style>
    <style:style style:name="P43" style:parent-style-name="Standard" style:family="paragraph">
      <style:paragraph-properties fo:text-align="end" fo:line-height="115%"/>
      <style:text-properties style:font-name="Times New Roman" style:font-name-asian="Times New Roman" style:font-name-complex="Times New Roman" fo:font-size="10pt" style:font-size-asian="10pt" style:font-size-complex="10pt" fo:language="ru" fo:country="RU"/>
    </style:style>
    <style:style style:name="P44" style:parent-style-name="Standard" style:family="paragraph">
      <style:paragraph-properties fo:text-align="end" fo:line-height="115%"/>
      <style:text-properties style:font-name="Times New Roman" style:font-name-asian="Times New Roman" style:font-name-complex="Times New Roman" fo:font-size="10pt" style:font-size-asian="10pt" style:font-size-complex="10pt" fo:language="ru" fo:country="RU"/>
    </style:style>
    <style:style style:name="P45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46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47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48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49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50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51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52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53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54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55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56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57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58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59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60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61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62" style:parent-style-name="Standard" style:family="paragraph">
      <style:paragraph-properties fo:text-align="justify" fo:line-height="115%"/>
    </style:style>
    <style:style style:name="T63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T64" style:parent-style-name="Основнойшрифтабзаца" style:family="text">
      <style:text-properties style:font-name="Times New Roman" style:font-name-complex="Times New Roman" fo:font-size="10pt" style:font-size-asian="10pt" style:font-size-complex="10pt" fo:language="ru" fo:country="RU"/>
    </style:style>
    <style:style style:name="P65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66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67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68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69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70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71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72" style:parent-style-name="Standard" style:family="paragraph">
      <style:paragraph-properties fo:text-align="end" fo:line-height="115%"/>
    </style:style>
    <style:style style:name="T73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fo:language="ru" fo:country="RU"/>
    </style:style>
    <style:style style:name="P74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75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76" style:parent-style-name="Standard" style:family="paragraph">
      <style:paragraph-properties fo:text-align="end" fo:line-height="115%"/>
      <style:text-properties style:font-name="Times New Roman" style:font-name-asian="Times New Roman" style:font-name-complex="Times New Roman" fo:font-size="10pt" style:font-size-asian="10pt" style:font-size-complex="10pt" fo:language="ru" fo:country="RU"/>
    </style:style>
    <style:style style:name="P77" style:parent-style-name="Standard" style:family="paragraph">
      <style:paragraph-properties fo:text-align="center" fo:line-height="115%"/>
      <style:text-properties style:font-name="Times New Roman" style:font-name-asian="Times New Roman" style:font-name-complex="Times New Roman" fo:font-weight="bold" style:font-weight-asian="bold" style:text-underline-type="single" style:text-underline-style="solid" style:text-underline-width="auto" style:text-underline-mode="continuous" fo:language="ru" fo:country="RU"/>
    </style:style>
    <style:style style:name="P78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79" style:parent-style-name="Standard" style:family="paragraph">
      <style:paragraph-properties fo:text-align="justify" fo:line-height="115%"/>
    </style:style>
    <style:style style:name="T80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T81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 style:font-size-complex="10pt" fo:language="ru" fo:country="RU"/>
    </style:style>
    <style:style style:name="P82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83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84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85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86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87" style:parent-style-name="Standard" style:family="paragraph">
      <style:paragraph-properties fo:text-align="center" fo:line-height="115%"/>
    </style:style>
    <style:style style:name="T88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language="ru" fo:country="RU"/>
    </style:style>
    <style:style style:name="T89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text-underline-type="single" style:text-underline-style="solid" style:text-underline-width="auto" style:text-underline-mode="continuous" fo:language="ru" fo:country="RU"/>
    </style:style>
    <style:style style:name="P90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91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92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93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94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95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96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97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98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99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100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101" style:parent-style-name="Standard" style:family="paragraph">
      <style:paragraph-properties fo:text-align="center" fo:line-height="115%"/>
    </style:style>
    <style:style style:name="T102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language="ru" fo:country="RU"/>
    </style:style>
    <style:style style:name="T10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text-underline-type="single" style:text-underline-style="solid" style:text-underline-width="auto" style:text-underline-mode="continuous" fo:language="ru" fo:country="RU"/>
    </style:style>
    <style:style style:name="P104" style:parent-style-name="Standard" style:family="paragraph">
      <style:paragraph-properties fo:text-align="justify" fo:line-height="115%"/>
    </style:style>
    <style:style style:name="T105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T106" style:parent-style-name="Основнойшрифтабзаца" style:family="text">
      <style:text-properties style:font-name="Times New Roman" style:font-name-complex="Times New Roman" fo:font-size="10pt" style:font-size-asian="10pt" style:font-size-complex="10pt" fo:language="ru" fo:country="RU"/>
    </style:style>
    <style:style style:name="P107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108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109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110" style:parent-style-name="Standard" style:family="paragraph">
      <style:paragraph-properties fo:text-align="end" fo:line-height="115%"/>
      <style:text-properties style:font-name="Times New Roman" style:font-name-asian="Times New Roman" style:font-name-complex="Times New Roman" fo:font-size="10pt" style:font-size-asian="10pt" style:font-size-complex="10pt" fo:language="ru" fo:country="RU"/>
    </style:style>
    <style:style style:name="P111" style:parent-style-name="Standard" style:family="paragraph">
      <style:paragraph-properties fo:text-align="end" fo:line-height="115%"/>
      <style:text-properties style:font-name="Times New Roman" style:font-name-asian="Times New Roman" style:font-name-complex="Times New Roman" fo:font-size="10pt" style:font-size-asian="10pt" style:font-size-complex="10pt" fo:language="ru" fo:country="RU"/>
    </style:style>
    <style:style style:name="P112" style:parent-style-name="Standard" style:family="paragraph">
      <style:paragraph-properties fo:text-align="end" fo:line-height="115%"/>
      <style:text-properties style:font-name="Times New Roman" style:font-name-asian="Times New Roman" style:font-name-complex="Times New Roman" fo:font-size="10pt" style:font-size-asian="10pt" style:font-size-complex="10pt" fo:language="ru" fo:country="RU"/>
    </style:style>
    <style:style style:name="P113" style:parent-style-name="Standard" style:family="paragraph">
      <style:paragraph-properties fo:text-align="end" fo:line-height="115%"/>
      <style:text-properties style:font-name="Times New Roman" style:font-name-asian="Times New Roman" style:font-name-complex="Times New Roman" fo:font-size="10pt" style:font-size-asian="10pt" style:font-size-complex="10pt" fo:language="ru" fo:country="RU"/>
    </style:style>
    <style:style style:name="P114" style:parent-style-name="Standard" style:family="paragraph">
      <style:paragraph-properties fo:text-align="justify" fo:line-height="115%"/>
    </style:style>
    <style:style style:name="T115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P116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117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118" style:parent-style-name="Standard" style:family="paragraph">
      <style:paragraph-properties fo:text-align="justify" fo:line-height="115%"/>
      <style:text-properties style:font-name="Times New Roman" style:font-name-asian="Times New Roman" style:font-name-complex="Times New Roman" fo:language="ru" fo:country="RU"/>
    </style:style>
    <style:style style:name="P119" style:parent-style-name="Standard" style:family="paragraph">
      <style:paragraph-properties fo:text-align="center" fo:line-height="115%">
        <style:tab-stops>
          <style:tab-stop style:type="left" style:position="3.552in"/>
        </style:tab-stops>
      </style:paragraph-properties>
    </style:style>
    <style:style style:name="T120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language="ru" fo:country="RU"/>
    </style:style>
    <style:style style:name="T121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text-underline-type="single" style:text-underline-style="solid" style:text-underline-width="auto" style:text-underline-mode="continuous" fo:language="ru" fo:country="RU"/>
    </style:style>
    <style:style style:name="P122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23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24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25" style:parent-style-name="Standard" style:family="paragraph">
      <style:paragraph-properties fo:text-align="center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126" style:parent-style-name="Standard" style:family="paragraph">
      <style:paragraph-properties fo:text-align="center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olumn128" style:family="table-column">
      <style:table-column-properties style:column-width="3.5625in" style:use-optimal-column-width="false"/>
    </style:style>
    <style:style style:name="TableColumn129" style:family="table-column">
      <style:table-column-properties style:column-width="3.6423in" style:use-optimal-column-width="false"/>
    </style:style>
    <style:style style:name="Table127" style:family="table">
      <style:table-properties style:width="7.2048in" fo:margin-left="0in" table:align="left"/>
    </style:style>
    <style:style style:name="TableRow130" style:family="table-row">
      <style:table-row-properties style:use-optimal-row-height="false"/>
    </style:style>
    <style:style style:name="TableCell131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32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font-weight="bold" style:font-weight-asian="bold" style:font-weight-complex="bold" fo:language="ru" fo:country="RU"/>
    </style:style>
    <style:style style:name="P133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34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</style:style>
    <style:style style:name="T135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T136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37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38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39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40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</style:style>
    <style:style style:name="T141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T142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43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T144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T145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T146" style:parent-style-name="Основнойшрифтабзаца" style:family="text">
      <style:text-properties style:font-name="Times New Roman" style:font-name-asian="Times New Roman" style:font-name-complex="Times New Roman"/>
    </style:style>
    <style:style style:name="P147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48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49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50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51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52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</style:style>
    <style:style style:name="T153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T154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TableCell155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56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</style:style>
    <style:style style:name="T157" style:parent-style-name="Основнойшрифтабзаца" style:family="text">
      <style:text-properties style:font-name="Times New Roman" style:font-name-asian="Times New Roman" style:font-name-complex="Times New Roman" fo:language="ru" fo:country="RU"/>
    </style:style>
    <style:style style:name="T158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style:font-weight-complex="bold" fo:language="ru" fo:country="RU"/>
    </style:style>
    <style:style style:name="P159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60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61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62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63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64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65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66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67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68" style:parent-style-name="Standard" style:family="paragraph">
      <style:paragraph-properties fo:text-align="justify" fo:line-height="115%">
        <style:tab-stops>
          <style:tab-stop style:type="left" style:position="3.552in"/>
        </style:tab-stops>
      </style:paragraph-properties>
      <style:text-properties style:font-name="Times New Roman" style:font-name-asian="Times New Roman" style:font-name-complex="Times New Roman" fo:language="ru" fo:country="RU"/>
    </style:style>
    <style:style style:name="P169" style:parent-style-name="Standard" style:family="paragraph">
      <style:paragraph-properties fo:text-align="center" fo:line-height="115%">
        <style:tab-stops>
          <style:tab-stop style:type="left" style:position="3.552in"/>
        </style:tab-stops>
      </style:paragraph-properties>
      <style:text-properties fo:language="ru" fo:country="RU"/>
    </style:style>
    <style:style style:name="P170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71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72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73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74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75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76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77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78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79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80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81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82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83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84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85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86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  <style:text-properties fo:font-size="10pt" style:font-size-asian="10pt" style:font-size-complex="10pt" fo:language="ru" fo:country="RU"/>
    </style:style>
    <style:style style:name="P187" style:parent-style-name="Standard" style:family="paragraph">
      <style:paragraph-properties fo:text-align="end" fo:line-height="115%">
        <style:tab-stops>
          <style:tab-stop style:type="left" style:position="3.552in"/>
        </style:tab-stops>
      </style:paragraph-properties>
    </style:style>
    <style:style style:name="T188" style:parent-style-name="Основнойшрифтабзаца" style:family="text">
      <style:text-properties fo:font-size="10pt" style:font-size-asian="10pt" style:font-size-complex="10pt" fo:language="ru" fo:country="RU"/>
    </style:style>
  </office:automatic-styles>
  <office:body>
    <office:text text:use-soft-page-breaks="true">
      <text:p text:style-name="P1">Договор на оказание медицинских услуг №Б-___________</text:p>
      <text:p text:style-name="P2"><text:span text:style-name="T3">г</text:span><text:span text:style-name="T4">.Красноярск <text:s text:c="98"/>«____»____________202 <text:s text:c="2"/>г. <text:s text:c="13"/></text:span></text:p>
      <text:p text:style-name="P5"/>
      <text:p text:style-name="P6"><text:span text:style-name="T7">Общество с ограниченной ответственностью<text:s/></text:span><text:span text:style-name="T8">«ЛОТОС<text:s/></text:span><text:span text:style-name="T9">ПЛЮС</text:span><text:span text:style-name="T10">» (медицинский центр «ЛОТОС»), именуемое в дальнейшем ИСПОЛНИТЕЛЬ, в лице директора Рыбченко<text:s/></text:span><text:span text:style-name="T11">Вячеслав Андреевич</text:span><text:span text:style-name="T12">, действующего на основании Устава, с одной стороны, и___________________________________________________________________________________</text:span></text:p>
      <text:p text:style-name="P13"><text:span text:style-name="T14">____________________________________________________________________________________, <text:s/>именуемая в дальнейшем ПАЦИЕНТ, с другой стороны, вступая в гражданско-правовые отношения и руководствуясь ст. 779-783 ГК РФ и Правилами предоставления платных медицинских услуг населению медицинскими учреждениями, утверждёнными постановлением Правительства РФ</text:span></text:p>
      <text:p text:style-name="P15">от 13 января 1996 г. №27. Заключили договор о нижеследующем:</text:p>
      <text:p text:style-name="P16"/>
      <text:p text:style-name="P17"><text:span text:style-name="T18">1.</text:span><text:span text:style-name="T19">ПРЕДМЕТ ДОГОВОРА</text:span></text:p>
      <text:p text:style-name="P20">Пациент поручает, а ИСПОЛНИТЕЛЬ обязуется, оказать услуги в соответствии с Лицензией и прейскурантом цен, утверждённым директором исполнителя в объёме, перечисленном в приложении <text:s/>к данному договору.</text:p>
      <text:p text:style-name="P21"><text:span text:style-name="T22">2.<text:s/></text:span><text:span text:style-name="T23">ПРАВА И ОБЯЗАННОСТИ СТОРОН</text:span></text:p>
      <text:p text:style-name="P24">2.1.ИСПОЛНИТЕЛЬ обязуется:</text:p>
      <text:p text:style-name="P25">2.1.1. Производить динамическое наблюдение беременной и лечение в соответствии с приказами и методиками, утверждёнными Министерством здравоохранения РФ,</text:p>
      <text:p text:style-name="P26">2.1.2. Проводить необходимые диагностические и лечебно-профилактические мероприятия в соответствии с планом, изложенным в Приложении, и подписанным ПАЦИЕНТОМ.</text:p>
      <text:p text:style-name="P27">2.1.3. Выдавать ПАЦИЕНТУ обменную карту.</text:p>
      <text:p text:style-name="P28">2.1.4. Соблюдать правила санэпидрежима.</text:p>
      <text:p text:style-name="P29">2.1.5. Информировать ПАЦИЕНТА о состоянии его здоровья, наличии заболеваний, возможных осложнениях, возможных вариантах медицинского вмешательства.</text:p>
      <text:p text:style-name="P30">2.1.6. По медицинским показаниям выдавать ПАЦИЕНТУ больничныйдист.</text:p>
      <text:p text:style-name="P31">2.1.7. Наблюдать ПАЦИЕНТА в течении срока, определяемого в Приложении.</text:p>
      <text:p text:style-name="P32">2.2. ИСПОЛНИТЕЛЬ вправе:</text:p>
      <text:p text:style-name="P33">2.2.1. Самостоятельно решать все вопросы, связанные с необходимостью проведения диагностических мероприятий, методикой лечения, подбором медикаментов, которые ИСПОЛНИТЕЛЬ сочтёт нужным для проведения динамического наблюдения беременной и осуществления лечения.</text:p>
      <text:p text:style-name="P34">2.2.2. ИСПОЛНИТЕЛЬ может заменить лечащего врача ПАЦИЕНТА по его личной просьбе; по стечению обстоятельств (болезнь, отпуск лечащего врача, психологическая несовместимость).</text:p>
      <text:p text:style-name="P35">2.2.3. Передавать информацию об объёме и стоимости лечения третьим лицам по требованию последних в случае, если оплата этого лечения осуществляется ими.</text:p>
      <text:p text:style-name="P36">2.2.4. При осложнениях ИСПОЛНИТЕЛЬ может рекомендовать необходимое, в т.ч. стационарное, лечение.</text:p>
      <text:p text:style-name="P37">2.2.5. Отложить или отменить лечебное мероприятие, в том - числе в день процедуры, в случае обнаружения у ПАЦИЕНТА противопоказаний, как со стороны отдельных органов или систем, так и по общему состоянию организма.</text:p>
      <text:p text:style-name="P38">2.2.6. ИСПОЛНИТЕЛЬ может отказать в лечении (на котором настаивает пациент или оно назначено другим доктором), если это лечение не соответствует его заболеванию или патолгии и может вызвать нежелательные последствия.</text:p>
      <text:p text:style-name="P39"/>
      <text:p text:style-name="P40"/>
      <text:p text:style-name="P41"><text:s/>Подпись_________________ (______________________________)</text:p>
      <text:p text:style-name="P42"/>
      <text:p text:style-name="P43"/>
      <text:p text:style-name="P44">стр.1</text:p>
      <text:soft-page-break/>
      <text:p text:style-name="P45">2.2.7. При изменении клинической ситуации изменить с согласия ПАЦИЕНТА план или (и) сроки динамического наблюдения беременной и лечения, а в случае несогласия ПАЦИЕНТА с предложенными изменениями прервать наблюдение и лечение и расторгнуть договор.</text:p>
      <text:p text:style-name="P46">2.2.8. Переназначить ПАЦИЕНТА при серьёзном нарушении графика приёма, если это нарушение вызвано объективными причинами, либо не подлежащимим прогнозу осложнениями, возникшими при лечении других ПАЦИЕНТОВ.</text:p>
      <text:p text:style-name="P47">2.2.9. Отказать ПАЦИЕНТУ в предоставлении услуг в случае его отказа засвидетельствовать своё согласие с условиями данного ДОГОВОРА личной подписью и документом, удостоверяющим личность.</text:p>
      <text:p text:style-name="P48">2.3. ПАЦИЕНТ обязуется:</text:p>
      <text:p text:style-name="P49">2.3.1. Своевременно сообщить ИСПОЛНИТЕЛЮ всю информацию, необходимую для планирования и осуществления динамического наблюдения беременной и лечения, также информацию о состоянии своего здоровья и здоровья своих родственников, в том числе о имевших место аллергических или необычных реакциях на препараты, пищу, укусы насекомых, анестетики, пыль, болезнях крови, реакциях кожи, кровотечениях тлт других состояниях, об имеющихся патологиях, оперативных вмешательствах, о вредных для здоровья привычках, включая злоупотребление спиртными напитками, приём наркотических препаратов и др.</text:p>
      <text:p text:style-name="P50">2.3.2. Немедленно извещать лечащего врача об изменениях состояния здоровья в процессе динамического наблюдения лечения, принимаемых лекарственных препаратах.</text:p>
      <text:p text:style-name="P51">2.3.3. Неукоснительно выполнять все врачебные назначения (рекомендации).</text:p>
      <text:p text:style-name="P52">2.3.4. Вести себя спокойно и корректно по отношению к сотрудникам ИСПОЛНИТЕЛЯ.</text:p>
      <text:p text:style-name="P53">2.3.5. Своевременно явиться на приём, а при невозможности явки предупредить об этом ИСПОЛНИТЕЛЯ не менее чем за 6 часов до времени приёма.</text:p>
      <text:p text:style-name="P54">2.3.6. Оплатить медицинские услуги ИСПОЛНИТЕЛЯ в соответствии с п.3 ДОГОВОРА.</text:p>
      <text:p text:style-name="P55">2.3.7. Принять на себя ответственность за результаты услуги, оказанной по настоянию самого ПАЦИЕНТА, в том случае, если врач не даёт гарантии.</text:p>
      <text:p text:style-name="P56">2.3.8. Разрешить лечащему врачу оказывать консультативную, профилактическую, лечебно – диагностическую помощь, необходимые для динамического наблюдения беременной и лечения.</text:p>
      <text:p text:style-name="P57">2.3.9. Проходить необходимое лабораторное и клиническое обследование в соответствии с графиком предложенным врачами ИСПОЛНИТЕЛЯ.</text:p>
      <text:p text:style-name="P58">2.3.10. Соблюдать необходимый режим.</text:p>
      <text:p text:style-name="P59">2.3.11. В случае необходимости оплачивать (согласно действующему Прейскуранту) дополнительные процедуры, назначаемые врачами ИСПОЛНИТЕЛЯ.</text:p>
      <text:p text:style-name="P60">2.4. ПАЦИЕНТ вправе:</text:p>
      <text:p text:style-name="P61">2.4.1. Выбрать день и время визита в соответствии с графиком работы ИСПОЛНИТЕЛЯ и с учётом занятости времени персонала исполнителя другими ПАЦИЕНТАМИ.</text:p>
      <text:p text:style-name="P62"><text:span text:style-name="T63">2.4.2. Перенести ранее назначенный ему приём на другое время, уведомив об этом ИСПОЛНИТЕЛЯ не позднее, чем за 6 часов до назначенного времени</text:span><text:span text:style-name="T64"><text:s text:c="79"/></text:span></text:p>
      <text:p text:style-name="P65">2.4.3. Требовать от ИСПОЛНИТЕЛЯ предъявления лицензии, прейскуранта, сведений о квалификации и сертификации специалистов.</text:p>
      <text:p text:style-name="P66">2.4.4. Требовать оказания медицинских услуг надлежащего качества.</text:p>
      <text:p text:style-name="P67">2.4.5. Выбрать лечащего врача из штата ИСПОЛНИТЕЛЯ.</text:p>
      <text:p text:style-name="P68">2.4.6. Получать заключения с указанием результатов проведённых исследований, лечебных мероприятий и необходимых рекомендаций.</text:p>
      <text:p text:style-name="P69"/>
      <text:p text:style-name="P70"/>
      <text:p text:style-name="P71"/>
      <text:p text:style-name="P72"><text:span text:style-name="T73">Подпись_________________ (______________________________)</text:span></text:p>
      <text:p text:style-name="P74"/>
      <text:p text:style-name="P75"/>
      <text:p text:style-name="P76">стр.2</text:p>
      <text:p text:style-name="P77">3. ПОРЯДОК РАСЧЁТА СТОРОН</text:p>
      <text:soft-page-break/>
      <text:p text:style-name="P78">3.1.ОБЪЁМ и стоимость медицинских услуг, оказываемых исполнителем по данному договору, а также перечень услуг, не входящий в ОБЪЁМ медицинских услуг по данному договору перечислен в Приложении. Объём конкретных медицинских услуг определяется врачами ИСПОЛНИТЕЛЯ при планировании динамического наблюдения беременной и лечения в рамках услуг, перечисленных в Приложении.</text:p>
      <text:p text:style-name="P79"><text:span text:style-name="T80">3.2. Оплата за объём медицинских услуг, перечисленных а Приложении, производится в виде 100% предоплаты в кассу или на расчётный счёт исполнителя.</text:span><text:span text:style-name="T81"><text:s text:c="2"/></text:span></text:p>
      <text:p text:style-name="P82">3.3. Медицинские услуги, не входящие в перечень оказываемых услуг по приложению, пациент может получить за отдельную плату. Стоимость данных медицинских услуг определяется в соответствии с ПРЕЙСКУРАНТОМ, действующим в день оказания услуги. ИСПОЛНИТЕЛЬ информирует ПАЦИЕНТА о стоимости лечения до его начала.</text:p>
      <text:p text:style-name="P83">3.4. В случае невыполнения ПАЦИЕНТОМ п. 2.3.5 настоящего договора ИСПОЛНИТЕЛЬ имеет право удержать сумму компенсации за простой кабинета и доктора в размере 500-00 рублей за час.</text:p>
      <text:p text:style-name="P84">3.5. Оплата услуг производится только в рублях (в наличной или безналичной форме) согласно действующему на день оплаты прейскуранту.</text:p>
      <text:p text:style-name="P85">3.6. Оказание медицинских услуг осуществляется только после поступления денег в кассу или на расчётный счёт ИСПОЛНИТЕЛЯ.</text:p>
      <text:p text:style-name="P86"/>
      <text:p text:style-name="P87"><text:span text:style-name="T88">4.<text:s/></text:span><text:span text:style-name="T89">ОТВЕТСТВЕННОСТЬ СТОРОН</text:span></text:p>
      <text:p text:style-name="P90">4.1. ИСПОЛНИТЕЛЬ несёт ответственность за соблюдение норм использования медицинского оборудования и ведения медицинской документации, соблюдение санитарно – гигиенического режима, <text:s/>лечебных технологий, профессиональной этики.</text:p>
      <text:p text:style-name="P91">4.2. ПАЦИЕНТ несёт ответственность перед ИСПОЛНИТЕЛЕМ согласно законодательству РФ.</text:p>
      <text:p text:style-name="P92">4.3. ИСПОЛНИТЕЛЬ не несёт ответственности перед ПАЦИЕНТОМ в случае:</text:p>
      <text:p text:style-name="P93">4.3.1. Невыполнения ПАЦИЕНТОМ врачебных рекомендаций и назначений.</text:p>
      <text:p text:style-name="P94">4.3.2. Невыполнения ПАЦИЕНТОМ пунктов 2.3.1., 2.3.2., 2.3.8., 2.3.9., 2.3.10. настоящего договора.</text:p>
      <text:p text:style-name="P95">4.3.3.Осложнений по причине не явки ПАЦИЕНТА в указанный срок.</text:p>
      <text:p text:style-name="P96">4.3.4. Возникновения аллергических реакций у ПАЦИЕНТА, не сообщившего о них до начала лечения, и впервые выявленных.</text:p>
      <text:p text:style-name="P97">4.3.5. Если манипуляции и процедуры назначенные ИСПОЛНИТЕЛЕМ, были проведены в другом лечебном учреждении или самостоятельно по инициативе ПАЦИЕНТА.</text:p>
      <text:p text:style-name="P98">4.3.6. Возникновения обстоятельств, которые на современном уровне развития медицинской науки не могут быть точно спрогнозированы, диагностированы и предотвращены.</text:p>
      <text:p text:style-name="P99">4.3.7. Нарушения условий данного договора по причине возникновения обстоятельств непреодолимой силы (пожар, наводнение, землетрясение и т.п.)</text:p>
      <text:p text:style-name="P100"/>
      <text:p text:style-name="P101"><text:span text:style-name="T102">5.<text:s/></text:span><text:span text:style-name="T103">СРОК ДЕЙСТВИЯ ДОГОВОРА</text:span></text:p>
      <text:p text:style-name="P104"><text:span text:style-name="T105">5.1. <text:s/>ДОГОВОР вступает в силу с момента его подписания сторонами и поступления от Пациента 100% предоплаты и действует в течение срока определённого в Приложении.</text:span><text:span text:style-name="T106"><text:s text:c="84"/></text:span></text:p>
      <text:p text:style-name="P107">5.2. ДОГОВОР может быть изменён, или досрочно расторгнут по соглашению сторон. Во всём, что не предусмотрено ДОГОВОРОМ, стороны руководствуются действующим законодательством РФ.</text:p>
      <text:p text:style-name="P108">5.3. ДОГОВОР, может быть, расторгнут в одностороннем порядке по инициативе одной из сторон в случае нарушения другой стороной принятых на себя обязательств.</text:p>
      <text:p text:style-name="P109">5.4. В случае расторжения договора по инициативе Пациента ИСПОЛНИТЕЛЬ возвращает Пациенту оплаченную сумму по данному договору, за вычетом стоимости уже оказанных услуг и фактически понесённых ИСПОЛНИТЕЛЕМ расходов по выполнению условий и положений настоящего договора, но не более 75% от суммы всего договора.</text:p>
      <text:p text:style-name="P110"/>
      <text:p text:style-name="P111">Подпись_________________ (______________________________ )</text:p>
      <text:p text:style-name="P112"/>
      <text:p text:style-name="P113">стр.3</text:p>
      <text:soft-page-break/>
      <text:p text:style-name="P114"><text:span text:style-name="T115">5.5. В случае расторжения договора по инициативе ИСПОЛНИТЕЛЯ он возвращает пациенту оплаченную сумму по данному договору, за вычетом стоимости уже оказанных услуг и фактически понесённых ИСПОЛНИТЕЛЕМ расходов по выполнению условий и положений настоящего договора.</text:span></text:p>
      <text:p text:style-name="P116">5.6. При возникновении споров и разногласий по ДОГОВОРУ стороны разрешают их путём переговоров с учётом взаимных интересов, а в случае не достижения согласия любая сторона вправе обратиться в суд.</text:p>
      <text:p text:style-name="P117">5.7. ДОГОВОР составлен в 2 (двух) экземплярах, имеющих юридическую силу для каждой стороны. Каждый экземпляр ДОГОВОРА скреплён подписями сторон.</text:p>
      <text:p text:style-name="P118"/>
      <text:p text:style-name="P119"><text:span text:style-name="T120">6.<text:s/></text:span><text:span text:style-name="T121">ОСОБЫЕ (ДОПОЛНИТЕЛЬНЫЕ) УСЛОВИЯ ПО СОГЛАШЕНИЮ СТОРОН</text:span></text:p>
      <text:p text:style-name="P122">6.1. ПАЦИЕНТ должен осознавать, что в процессе динамического наблюдения беременной и лечения возможно выявления дополнительных патологий, что может повлечь изменения в плане обследования и лечения и дополнительные финансовые расходы со стороны ПАЦИЕНТА.</text:p>
      <text:p text:style-name="P123">6.2. ПАЦИЕНТ уведомлён о том, что он имеет право на бесплатную медицинскую помощь в государственной и муниципальной системах здравоохранения в рамках гарантированного объёма бесплатной медицинской помощи, предоставляемой гражданам в соответствии с Программой <text:s/>государственных гарантий оказания гражданам РФ бесплатной медицинской помощи т действующим законодательством.</text:p>
      <text:p text:style-name="P124"/>
      <text:p text:style-name="P125">РЕКВИЗИТЫ СТОРОН</text:p>
      <text:p text:style-name="P126"/>
      <table:table table:style-name="Table127">
        <table:table-columns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>
            <text:p text:style-name="P132">ИСПОЛНИТЕЛЬ:</text:p>
            <text:p text:style-name="P133">ООО «ЛОТОС ПЛЮС» <text:s/></text:p>
            <text:p text:style-name="P134"><text:span text:style-name="T135">г. Красноярск, ул.<text:s/></text:span><text:span text:style-name="T136">Молокова 1 кор. 1 пом № 180</text:span></text:p>
            <text:p text:style-name="P137">ОГРН 1192468009436 выдан ИФНС России</text:p>
            <text:p text:style-name="P138">По Советскому району г. Красноярска</text:p>
            <text:p text:style-name="P139">ИНН/КПП 2465193221/246501001</text:p>
            <text:p text:style-name="P140"><text:span text:style-name="T141">т. 200-50-41,200-50-42<text:s/></text:span><text:a xlink:href="mailto:www.lotos2005041@mail.ru" office:target-frame-name="_top" xlink:show="replace"><text:span text:style-name="T142">lotos</text:span><text:span text:style-name="T143">2005041@</text:span><text:span text:style-name="T144">mail</text:span><text:span text:style-name="T145">.</text:span><text:span text:style-name="T146">ru</text:span></text:a></text:p>
            <text:p text:style-name="P147"/>
            <text:p text:style-name="P148"/>
            <text:p text:style-name="P149"/>
            <text:p text:style-name="P150"/>
            <text:p text:style-name="P151">Директор ____________________ Рыбченко В.А.</text:p>
            <text:p text:style-name="P152"><text:span text:style-name="T153"><text:s text:c="32"/></text:span><text:span text:style-name="T154">М.П</text:span></text:p>
          </table:table-cell>
          <table:table-cell table:style-name="TableCell155">
            <text:p text:style-name="P156"><text:span text:style-name="T157"><text:s/></text:span><text:span text:style-name="T158">ПАЦИЕНТ:</text:span></text:p>
            <text:p text:style-name="P159">Ф.И.О ____________________________________</text:p>
            <text:p text:style-name="P160">__________________________________________</text:p>
            <text:p text:style-name="P161">Паспорт : серия________№___________________</text:p>
            <text:p text:style-name="P162">Выдан ____________________________________</text:p>
            <text:p text:style-name="P163">__________________________________________</text:p>
            <text:p text:style-name="P164">__________________________________________</text:p>
            <text:p text:style-name="P165">Адрес: ____________________________________</text:p>
            <text:p text:style-name="P166">__________________________________________Телефон: __________________________________</text:p>
            <text:p text:style-name="P167"/>
            <text:p text:style-name="P168">Подпись ПАЦИЕНТА ______________________</text:p>
          </table:table-cell>
        </table:table-row>
      </table:table>
      <text:p text:style-name="P169"/>
      <text:p text:style-name="P170"/>
      <text:p text:style-name="P171"/>
      <text:p text:style-name="P172"/>
      <text:p text:style-name="P173"/>
      <text:p text:style-name="P174"/>
      <text:p text:style-name="P175"/>
      <text:p text:style-name="P176"/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><text:span text:style-name="T188">стр.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true"/>
    </style:style>
    <style:style style:name="Список" style:display-name="Список" style:family="paragraph" style:parent-style-name="Textbody">
      <style:text-properties fo:hyphenate="tru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true"/>
    </style:style>
    <style:style style:name="Index" style:display-name="Index" style:family="paragraph" style:parent-style-name="Standard">
      <style:paragraph-properties text:number-lines="false"/>
      <style:text-properties fo:hyphenate="tru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style:font-name-asian="Calibri" style:language-asian="en" style:country-asian="US"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ListLabel1" style:display-name="ListLabel 1" style:family="text">
      <style:text-properties fo:font-weight="bold" style:font-weight-asian="bold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65in" fo:margin-left="0.7875in" fo:margin-bottom="0.1965in" fo:margin-right="0.275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Полина</meta:initial-creator>
    <dc:creator>Pervukhin Victor SEO оптимизация, Реклама</dc:creator>
    <meta:creation-date>2026-07-22T00:08:00Z</meta:creation-date>
    <dc:date>2026-07-22T00:08:00Z</dc:date>
    <meta:print-date>2024-10-02T09:40:00Z</meta:print-date>
    <meta:template xlink:href="Normal.dotm" xlink:type="simple"/>
    <meta:editing-cycles>2</meta:editing-cycles>
    <meta:editing-duration>PT60S</meta:editing-duration>
    <meta:document-statistic meta:page-count="4" meta:paragraph-count="23" meta:word-count="1777" meta:character-count="11889" meta:row-count="84" meta:non-whitespace-character-count="10135"/>
  </office:meta>
</office:document-meta>
</file>